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adhuisstraat 18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1147 voor een omgevingsvergunning op locatie Badhuisstraat 18 in 's-Gravende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legaliseren van het plaatsen van een overkapping in de tui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7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542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4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Badhuisstraat 18 in 's-Gravende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29</meta:user-defined>
    <meta:user-defined meta:name="OVERHEIDop.GmbID/DC.identifier">gmb-2026-405429</meta:user-defined>
    <meta:user-defined meta:name="OVERHEIDop.versieInformatie"/>
  </office:meta>
</office:document-meta>
</file>