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een bestaande schuur voor een nieuwe schuur, Beatrixstraat 24, 7482CW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5 augustus 2026 een (ontwerp)besluit genomen op de aanvraag met zaaknummer Z2026-00000893.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vervangen van een bestaande schuur voor een nieuwe schuur.</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542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2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2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93</meta:user-defined>
    <meta:user-defined meta:name="DCTERMS.abstract">Betreft:  Besluit op locatie Beatrixstraat 24, 7482CW Haaksbergen</meta:user-defined>
    <dc:language>nl</dc:language>
    <meta:user-defined meta:name="DC.title">Toestemming voor het vervangen van een bestaande schuur voor een nieuwe schuur, Beatrixstraat 24, 7482CW Haaksbergen</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54</meta:user-defined>
    <meta:user-defined meta:name="OVERHEIDop.publicationIssue">405428</meta:user-defined>
    <meta:user-defined meta:name="OVERHEIDop.GmbID/DC.identifier">gmb-2026-405428</meta:user-defined>
    <meta:user-defined meta:name="OVERHEIDop.versieInformatie"/>
  </office:meta>
</office:document-meta>
</file>