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Muzikale koopavond 2026 op centrum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Muzikale koopavond 2026 op de locatie centrum Epe.</text:p>
            <text:p text:style-name="common-al">Ontvangstdatum: 21 juli 2026</text:p>
            <text:p text:style-name="common-al">Zaaknummer: 1436403</text:p>
            <text:p text:style-name="common-al">Datum evenement: 28 augustus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 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54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41567</meta:user-defined>
    <meta:user-defined meta:name="DCTERMS.abstract">Bekendmaking van Gemeente Epe</meta:user-defined>
    <dc:language>nl</dc:language>
    <meta:user-defined meta:name="OVERHEIDop.locatietype/OVERHEIDop.gebiedsmarkering">Gemeente</meta:user-defined>
    <meta:user-defined meta:name="DC.title">Geaccepteerde melding APV voor Muzikale koopavond 2026 op centrum Ep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27</meta:user-defined>
    <meta:user-defined meta:name="OVERHEIDop.GmbID/DC.identifier">gmb-2026-405427</meta:user-defined>
    <meta:user-defined meta:name="OVERHEIDop.versieInformatie"/>
  </office:meta>
</office:document-meta>
</file>