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PV-melding De Weeren 5, 8479KD Oldetrij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gemeente een melding ontvangen voor activiteiten waarvoor geen vergunningplicht geldt op de locatie De Weeren 5, 8479KD Oldetrijne. De melding is geregistreerd onder zaaknummer Z2026-00005053. De melding betreft:</text:p>
            <text:p text:style-name="common-al">verklaring van geen bezwaar opstijgen gemotoriseerd schermvliegtuig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info@weststellingwerf.nl of telefoonnummer 14056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542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2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5053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APV-melding De Weeren 5, 8479KD Oldetrijn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26</meta:user-defined>
    <meta:user-defined meta:name="OVERHEIDop.GmbID/DC.identifier">gmb-2026-405426</meta:user-defined>
    <meta:user-defined meta:name="OVERHEIDop.versieInformatie"/>
  </office:meta>
</office:document-meta>
</file>