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extra woning, Vincentstraat, achter nummer 16-18</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25 augustus 2026 een (ontwerp)besluit genomen op de aanvraag met zaaknummer Z2026-00000225. 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realiseren van een extra woning.</text:p>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541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1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1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225</meta:user-defined>
    <meta:user-defined meta:name="DCTERMS.abstract">Betreft:  Besluit op locatie Vincentstraat, achter nummer 16-18</meta:user-defined>
    <dc:language>nl</dc:language>
    <meta:user-defined meta:name="DC.title">Toestemming voor het realiseren van een extra woning, Vincentstraat, achter nummer 16-18</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352</meta:user-defined>
    <meta:user-defined meta:name="OVERHEIDop.publicationIssue">405415</meta:user-defined>
    <meta:user-defined meta:name="OVERHEIDop.GmbID/DC.identifier">gmb-2026-405415</meta:user-defined>
    <meta:user-defined meta:name="OVERHEIDop.versieInformatie"/>
  </office:meta>
</office:document-meta>
</file>