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het gebruik (voormalig) tuincentrum in wonen en agrarisch gebruik ,Schoterlandseweg 108, 8413 NE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het gebruik (voormalig) tuincentrum in wonen en agrarisch gebruik op het perceel Schoterlandseweg 108, 8413 NE Oudehorne (01-07-2026)</text:p>
            <text:p text:style-name="common-al">
            
          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540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0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0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Z.26.566062</meta:user-defined>
    <dc:language>nl</dc:language>
    <meta:user-defined meta:name="OVERHEIDop.locatietype/OVERHEIDop.gebiedsmarkering">Punt</meta:user-defined>
    <meta:user-defined meta:name="DC.title">VERLENGING BESLISTERMIJN AANVRAAG OMGEVINGSVERGUNNING, veranderen van het gebruik (voormalig) tuincentrum in wonen en agrarisch gebruik ,Schoterlandseweg 108, 8413 NE Oudehorn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03</meta:user-defined>
    <meta:user-defined meta:name="OVERHEIDop.GmbID/DC.identifier">gmb-2026-405403</meta:user-defined>
    <meta:user-defined meta:name="OVERHEIDop.versieInformatie"/>
  </office:meta>
</office:document-meta>
</file>