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llen of doen vellen van 2 houtopstanden op de locatie De Vang thv. 2 en 14 te Alblasserdam zaaknummer 9003703677</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vellen of doen vellen van 2 houtopstanden op de locatie De Vang thv. 2 en 14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5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4054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llen of doen vellen van 2 houtopstanden op de locatie De Vang thv. 2 en 14 te Alblasserdam zaaknummer 9003703677</meta:user-defined>
    <meta:user-defined meta:name="DCTERMS.W3CDTF/DCTERMS.available">2026-08-28</meta:user-defined>
    <meta:user-defined meta:name="DCTERMS.W3CDTF/OVERHEIDop.jaargang">2026</meta:user-defined>
    <meta:user-defined meta:name="OVERHEIDop.publicationIssue">405401</meta:user-defined>
    <meta:user-defined meta:name="OVERHEIDop.GmbID/DC.identifier">gmb-2026-405401</meta:user-defined>
    <meta:user-defined meta:name="OVERHEIDop.versieInformatie"/>
  </office:meta>
</office:document-meta>
</file>