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maken van een dakopbouw op de woning op de locatie Arentsburg 126 te Dordrecht zaaknummer 900370109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maken van een dakopbouw op de woning op de locatie Arentsburg 126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1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539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9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9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maken van een dakopbouw op de woning op de locatie Arentsburg 126 te Dordrecht zaaknummer 9003701097</meta:user-defined>
    <meta:user-defined meta:name="DCTERMS.W3CDTF/DCTERMS.available">2026-08-28</meta:user-defined>
    <meta:user-defined meta:name="DCTERMS.W3CDTF/OVERHEIDop.jaargang">2026</meta:user-defined>
    <meta:user-defined meta:name="OVERHEIDop.publicationIssue">405397</meta:user-defined>
    <meta:user-defined meta:name="OVERHEIDop.GmbID/DC.identifier">gmb-2026-405397</meta:user-defined>
    <meta:user-defined meta:name="OVERHEIDop.versieInformatie"/>
  </office:meta>
</office:document-meta>
</file>