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Hellingstraat 38 t/m 84A in Muiden (Blok A t/m H project Schoutenwerf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besloten om de beslistermijn voor de aanvraag met zaaknummer Z2026-00001445 voor het plaatsen van zonwering aan de buitengevels van de woningen op locatie Hellingstraat 38 t/m 84A in Muiden (Blok A t/m H project Schoutenwerf)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40538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445</meta:user-defined>
    <meta:user-defined meta:name="DCTERMS.abstract">Betreft: Beschikking verlenging beslistermijn op locatie Hellingstraat 38 t/m 84A in Muiden (Blok A t/m H project Schoutenwerf)</meta:user-defined>
    <dc:language>nl</dc:language>
    <meta:user-defined meta:name="OVERHEIDop.locatietype/OVERHEIDop.gebiedsmarkering">Vlak</meta:user-defined>
    <meta:user-defined meta:name="DC.title">Verlengingsbesluit omgevingsvergunning Hellingstraat 38 t/m 84A in Muiden (Blok A t/m H project Schoutenwerf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86</meta:user-defined>
    <meta:user-defined meta:name="OVERHEIDop.GmbID/DC.identifier">gmb-2026-405386</meta:user-defined>
    <meta:user-defined meta:name="OVERHEIDop.versieInformatie"/>
  </office:meta>
</office:document-meta>
</file>