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Eendrachtstraat 69, 3134 GK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wijzgen van kozijnopeningen in de voorgevel van een woning</text:p>
            <text:p text:style-name="common-al">Met de adressering			: Eendrachtstraat 69, 3134 GK Vlaardingen </text:p>
            <text:p text:style-name="common-al">Kenmerk							: 1101163 / 2026082001627</text:p>
            <text:p text:style-name="common-al">Type aanvraag				: Omgevingsvergunning regulier [Omgevingswet]</text:p>
            <text:p text:style-name="common-al">Datum ontvangst				: 20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40538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163</meta:user-defined>
    <dc:language>nl</dc:language>
    <meta:user-defined meta:name="OVERHEIDop.locatietype/OVERHEIDop.gebiedsmarkering">Punt</meta:user-defined>
    <meta:user-defined meta:name="DC.title">Ingediende omgevingsvergunning aanvraag: Eendrachtstraat 69, 3134 GK Vlaardin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84</meta:user-defined>
    <meta:user-defined meta:name="OVERHEIDop.GmbID/DC.identifier">gmb-2026-405384</meta:user-defined>
    <meta:user-defined meta:name="OVERHEIDop.versieInformatie"/>
  </office:meta>
</office:document-meta>
</file>