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plaatsen van een mantelzorgwoning - Meijgraaf 13, 5481GA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9 juni 2026 ingediende aanvraag om een omgevingsvergunning (met kenmerk OW-2026-2811) voor het plaatsen van een mantelzorgwonin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53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2811</meta:user-defined>
    <meta:user-defined meta:name="DCTERMS.abstract">Gemeente Meierijstad – Ingetrokken aanvraag - omgevingsvergunning - plaatsen van een mantelzorgwoning - Meijgraaf 13, 5481GA Schijnd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plaatsen van een mantelzorgwoning - Meijgraaf 13, 5481GA Schijnd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61</meta:user-defined>
    <meta:user-defined meta:name="OVERHEIDop.GmbID/DC.identifier">gmb-2026-405361</meta:user-defined>
    <meta:user-defined meta:name="OVERHEIDop.versieInformatie"/>
  </office:meta>
</office:document-meta>
</file>