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ietnesse 12-3 1082C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dakkapel aan de voorzijde</text:p>
            <text:p text:style-name="common-al">Zaakadres: Rietnesse 12-3 1082CH Amsterdam</text:p>
            <text:p text:style-name="common-al">Datum ontvangst: 19-08-2026</text:p>
            <text:p text:style-name="common-al">Zaaknummer: Z2026-037097</text:p>
            <text:p text:style-name="common-al">DSO-nummer: 20260819013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35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097</meta:user-defined>
    <meta:user-defined meta:name="DCTERMS.abstract">Dakkapel Rietnesse 12-3,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ietnesse 12-3 1082CH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55</meta:user-defined>
    <meta:user-defined meta:name="OVERHEIDop.GmbID/DC.identifier">gmb-2026-405355</meta:user-defined>
    <meta:user-defined meta:name="OVERHEIDop.versieInformatie"/>
  </office:meta>
</office:document-meta>
</file>