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vergroten van de woning door het plaatsen van een dakkapel op het voordakvlak, Brandaris 50 2134 XT Hoofddorp, DSO-nummer: 2026082500404, Zaaknummer: 0394137479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op 25-08-2026 de volgende aanvraag te hebben ontvangen voor een omgevingsvergunning:</text:p>
            <text:p text:style-name="common-al">het vergroten van de woning door het plaatsen van een dakkapel op het voordakvlak, Brandaris 50 2134 XT Hoofd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535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5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5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747977</meta:user-defined>
    <meta:user-defined meta:name="DCTERMS.abstract">jet vergroten van de woning door het plaatsen van een dakkapel op het voordakvl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, het vergroten van de woning door het plaatsen van een dakkapel op het voordakvlak, Brandaris 50 2134 XT Hoofddorp, DSO-nummer: 2026082500404, Zaaknummer: 039413747977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52</meta:user-defined>
    <meta:user-defined meta:name="OVERHEIDop.GmbID/DC.identifier">gmb-2026-405352</meta:user-defined>
    <meta:user-defined meta:name="OVERHEIDop.versieInformatie"/>
  </office:meta>
</office:document-meta>
</file>