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ostjeskade 159 Amsterdam , 46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e Wilde Infra &amp; Cultuurtechniek B.V.</text:p>
            <text:p text:style-name="common-al">Zaaknummer: OD2026-0053660</text:p>
            <text:p text:style-name="common-al">DSO nummer: 2026082100777</text:p>
            <text:p text:style-name="common-al">Ontvangstdatum melding: 2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3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660</meta:user-defined>
    <meta:user-defined meta:name="DCTERMS.abstract">Postjeskade Amsterdam (Nabij Postjeskade 155, Amsterdam)</meta:user-defined>
    <dc:language>nl</dc:language>
    <meta:user-defined meta:name="OVERHEIDop.locatietype/OVERHEIDop.gebiedsmarkering">Vlak</meta:user-defined>
    <meta:user-defined meta:name="DC.title">Melding toepassen grond en baggerspecie - Nabij Postjeskade 159 Amsterdam , 46 meter richting oos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38</meta:user-defined>
    <meta:user-defined meta:name="OVERHEIDop.GmbID/DC.identifier">gmb-2026-405338</meta:user-defined>
    <meta:user-defined meta:name="OVERHEIDop.versieInformatie"/>
  </office:meta>
</office:document-meta>
</file>