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– Steeg 19, 5482 WN Schij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omschrijving gemelde MBA [Saneren] </text:p>
            <text:p text:style-name="common-al">Locatie: Steeg 19, 5482 WN Schijndel</text:p>
            <text:p text:style-name="common-al">DSO-kenmerk: 2026071601207</text:p>
            <text:p text:style-name="common-al">Zaaknummer: Z/511065</text:p>
            <text:p text:style-name="common-al">Datum ontvangen: 16-07-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40533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065</meta:user-defined>
    <meta:user-defined meta:name="DCTERMS.abstract">Saneren van verontreinigde grond ter hoogte van Steeg 19 te Schijndel.</meta:user-defined>
    <dc:language>nl</dc:language>
    <meta:user-defined meta:name="OVERHEIDop.locatietype/OVERHEIDop.gebiedsmarkering">Punt</meta:user-defined>
    <meta:user-defined meta:name="DC.title">Gemeente Meierijstad - Melding Besluit activiteiten leefomgeving (Bal) – Steeg 19, 5482 WN Schijnd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36</meta:user-defined>
    <meta:user-defined meta:name="OVERHEIDop.GmbID/DC.identifier">gmb-2026-405336</meta:user-defined>
    <meta:user-defined meta:name="OVERHEIDop.versieInformatie"/>
  </office:meta>
</office:document-meta>
</file>