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asbest, Verheijstraat 15, 6942CD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augustus 2026 is een melding ontvangen waarvoor geen vergunningsplicht geldt voor de locatie Verheijstraat 15, 6942CD Didam. De melding is geregistreerd onder zaaknummer Z2026-00001293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40530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93</meta:user-defined>
    <meta:user-defined meta:name="DCTERMS.abstract">Betreft: melding op locatie Verheijstraat 15, 6942CD Didam</meta:user-defined>
    <dc:language>nl</dc:language>
    <meta:user-defined meta:name="OVERHEIDop.locatietype/OVERHEIDop.gebiedsmarkering">Vlak</meta:user-defined>
    <meta:user-defined meta:name="DC.title">Melding het verwijderen van asbest, Verheijstraat 15, 6942CD Di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00</meta:user-defined>
    <meta:user-defined meta:name="OVERHEIDop.GmbID/DC.identifier">gmb-2026-405300</meta:user-defined>
    <meta:user-defined meta:name="OVERHEIDop.versieInformatie"/>
  </office:meta>
</office:document-meta>
</file>