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verbreden van de in- en uitrit - Plantsoen 47, 9367 PH De Wilp, Marum (MRM01) C 6264</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Westerkwartier een aanvraag ontvangen voor het verbreden van de in- en uitrit op locatie Plantsoen 47, 9367 PH De Wilp, Marum (MRM01) C 6264. De aanvraag is geregistreerd onder zaaknummer 2026192675. De aanvraag betreft:</text:p>
            <text:p text:style-name="common-al">
            
          </text:p>
            <text:list text:style-name="id1-3-2-1-1-3">
              <text:list-item text:style-override="id1-3-2-1-1-3-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529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2675</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in- en uitrit) voor het verbreden van de in- en uitrit - Plantsoen 47, 9367 PH De Wilp, Marum (MRM01) C 6264</meta:user-defined>
    <meta:user-defined meta:name="DCTERMS.W3CDTF/DCTERMS.available">2026-08-28</meta:user-defined>
    <meta:user-defined meta:name="DCTERMS.W3CDTF/OVERHEIDop.jaargang">2026</meta:user-defined>
    <meta:user-defined meta:name="OVERHEIDop.publicationIssue">405299</meta:user-defined>
    <meta:user-defined meta:name="OVERHEIDop.GmbID/DC.identifier">gmb-2026-405299</meta:user-defined>
    <meta:user-defined meta:name="OVERHEIDop.versieInformatie"/>
  </office:meta>
</office:document-meta>
</file>