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issershavenstraat 209, 2583 DG 's-Gravenhage, Vissershavenstraat 207, 2583 DG 's-Gravenhage, Vissershavenstraat 263, 2583 DG 's-Gravenhage, Vissershavenstraat 22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tijdelijk plaatsen 4 scootmobielbergingen ten behoeve van de woningen Vissershavenstraat 201 tot en met 275 voor een periode van 10 jaar</text:p>
            <text:p text:style-name="common-al"/>
            <text:p text:style-name="common-al">Ons kenmerk: VTH2026-6774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issershavenstraat 209, 2583 DG 's-Gravenhage, Vissershavenstraat 207, 2583 DG 's-Gravenhage, Vissershavenstraat 263, 2583 DG 's-Gravenhage, Vissershavenstraat 227, 2583 DG 's-Gravenhage, Vissershavenstraat 223, 2583 DG 's-Gravenhage, Vissershavenstraat 239, 2583 DG 's-Gravenhage, Vissershavenstraat 255, 2583 DG 's-Gravenhage, Vissershavenstraat 269, 2583 DG 's-Gravenhage, Vissershavenstraat 271, 2583 DG 's-Gravenhage, Vissershavenstraat 261, 2583 DG 's-Gravenhage, Vissershavenstraat 273, 2583 DG 's-Gravenhage, Vissershavenstraat 243, 2583 DG 's-Gravenhage, Vissershavenstraat 257, 2583 DG 's-Gravenhage, Vissershavenstraat 233, 2583 DG 's-Gravenhage, Vissershavenstraat 247, 2583 DG 's-Gravenhage, Vissershavenstraat 203, 2583 DG 's-Gravenhage, Vissershavenstraat 249, 2583 DG 's-Gravenhage, Vissershavenstraat 253, 2583 DG 's-Gravenhage, Vissershavenstraat 213, 2583 DG 's-Gravenhage, Vissershavenstraat 229, 2583 DG 's-Gravenhage, Vissershavenstraat 221, 2583 DG 's-Gravenhage, Vissershavenstraat 267, 2583 DG 's-Gravenhage, Vissershavenstraat 251, 2583 DG 's-Gravenhage, Vissershavenstraat 215, 2583 DG 's-Gravenhage, Vissershavenstraat 235, 2583 DG 's-Gravenhage, Vissershavenstraat 225, 2583 DG 's-Gravenhage, Vissershavenstraat 231, 2583 DG 's-Gravenhage, Vissershavenstraat 219, 2583 DG 's-Gravenhage, Vissershavenstraat 211, 2583 DG 's-Gravenhage, Vissershavenstraat 237, 2583 DG 's-Gravenhage, Vissershavenstraat 259, 2583 DG 's-Gravenhage, Vissershavenstraat 241, 2583 DG 's-Gravenhage, Vissershavenstraat 217, 2583 DG 's-Gravenhage, Vissershavenstraat 205, 2583 DG 's-Gravenhage, Vissershavenstraat 275, 2583 DG 's-Gravenhage, Vissershavenstraat 245, 2583 DG 's-Gravenhage, Vissershavenstraat 265, 2583 D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529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9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9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746</meta:user-defined>
    <meta:user-defined meta:name="DCTERMS.abstract">het tijdelijk plaatsen 4 scootmobielbergingen ten behoeve van de woningen Vissershavenstraat 201 tot en met 275 voor een periode van 10 jaa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Vissershavenstraat 209, 2583 DG 's-Gravenhage, Vissershavenstraat 207, 2583 DG 's-Gravenhage, Vissershavenstraat 263, 2583 DG 's-Gravenhage, Vissershavenstraat 227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98</meta:user-defined>
    <meta:user-defined meta:name="OVERHEIDop.GmbID/DC.identifier">gmb-2026-405298</meta:user-defined>
    <meta:user-defined meta:name="OVERHEIDop.versieInformatie"/>
  </office:meta>
</office:document-meta>
</file>