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realiseren van een dakopbouw op de locatie Oostersingel 13 te Culemborg zaaknummer ODR2612119</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realiseren van een dakopbouw aan de Oostersingel 13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1 augustus 2026. De gemeente neemt daarover waarschijnlijk 16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529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9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realiseren van een dakopbouw op de locatie Oostersingel 13 te Culemborg zaaknummer ODR2612119</meta:user-defined>
    <meta:user-defined meta:name="DCTERMS.W3CDTF/DCTERMS.available">2026-08-28</meta:user-defined>
    <meta:user-defined meta:name="DCTERMS.W3CDTF/OVERHEIDop.jaargang">2026</meta:user-defined>
    <meta:user-defined meta:name="OVERHEIDop.publicationIssue">405295</meta:user-defined>
    <meta:user-defined meta:name="OVERHEIDop.GmbID/DC.identifier">gmb-2026-405295</meta:user-defined>
    <meta:user-defined meta:name="OVERHEIDop.versieInformatie"/>
  </office:meta>
</office:document-meta>
</file>