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melding Reeweg 2, 8392NV Bo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melding ontvangen voor activiteiten waarvoor geen vergunningplicht geldt op de locatie Reeweg 2, 8392NV Boijl. De melding is geregistreerd onder zaaknummer Z2026-00005313. De melding betreft:</text:p>
            <text:p text:style-name="common-al">mobiel puinbreken.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info@weststellingwerf.nl of telefoonnummer 14056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529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5313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Melding Sloopmelding Reeweg 2, 8392NV Boij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93</meta:user-defined>
    <meta:user-defined meta:name="OVERHEIDop.GmbID/DC.identifier">gmb-2026-405293</meta:user-defined>
    <meta:user-defined meta:name="OVERHEIDop.versieInformatie"/>
  </office:meta>
</office:document-meta>
</file>