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maken van een aanbouw aan de achterzijde van de woning, Verwersdijk 130 2611NL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wersdijk 130 2611NL Delft |het maken van een aanbouw aan de achterzijde van de woning, 26-08-2026</text:p>
            <text:p text:style-name="last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529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311</meta:user-defined>
    <meta:user-defined meta:name="DCTERMS.abstract">Uitbouw Verwersdijk 130 Delft</meta:user-defined>
    <dc:language>nl</dc:language>
    <meta:user-defined meta:name="OVERHEIDop.locatietype/OVERHEIDop.gebiedsmarkering">Vlak</meta:user-defined>
    <meta:user-defined meta:name="DC.title">Verlenging beslistermijn omgevingsvergunning, het maken van een aanbouw aan de achterzijde van de woning, Verwersdijk 130 2611NL Delf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92</meta:user-defined>
    <meta:user-defined meta:name="OVERHEIDop.GmbID/DC.identifier">gmb-2026-405292</meta:user-defined>
    <meta:user-defined meta:name="OVERHEIDop.versieInformatie"/>
  </office:meta>
</office:document-meta>
</file>