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aanleggen van een tweede uitweg op de locatie Stokvisweg 3 te Culemborg zaaknummer ODR2612207</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aanleggen van een tweede uitweg aan de Stokvisweg 3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5 augustus 2026. De gemeente neemt daarover waarschijnlijk 20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40529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9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9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aanleggen van een tweede uitweg op de locatie Stokvisweg 3 te Culemborg zaaknummer ODR2612207</meta:user-defined>
    <meta:user-defined meta:name="DCTERMS.W3CDTF/DCTERMS.available">2026-08-28</meta:user-defined>
    <meta:user-defined meta:name="DCTERMS.W3CDTF/OVERHEIDop.jaargang">2026</meta:user-defined>
    <meta:user-defined meta:name="OVERHEIDop.publicationIssue">405290</meta:user-defined>
    <meta:user-defined meta:name="OVERHEIDop.GmbID/DC.identifier">gmb-2026-405290</meta:user-defined>
    <meta:user-defined meta:name="OVERHEIDop.versieInformatie"/>
  </office:meta>
</office:document-meta>
</file>