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legaliseren van de geplaatste buitenunit met Suskast op de locatie Gemeenelandsweg 48 Hippolytushoef, zaaknummer Z-63714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legaliseren van de geplaatste buitenunit met Suskast op de locatie Gemeenelandsweg 48 Hippolytushoe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6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52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legaliseren van de geplaatste buitenunit met Suskast op de locatie Gemeenelandsweg 48 Hippolytushoef, zaaknummer Z-637140</meta:user-defined>
    <meta:user-defined meta:name="DCTERMS.W3CDTF/DCTERMS.available">2026-08-28</meta:user-defined>
    <meta:user-defined meta:name="DCTERMS.W3CDTF/OVERHEIDop.jaargang">2026</meta:user-defined>
    <meta:user-defined meta:name="OVERHEIDop.publicationIssue">405289</meta:user-defined>
    <meta:user-defined meta:name="OVERHEIDop.GmbID/DC.identifier">gmb-2026-405289</meta:user-defined>
    <meta:user-defined meta:name="OVERHEIDop.versieInformatie"/>
  </office:meta>
</office:document-meta>
</file>