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uitbreiden van de bestaande schuur op de locatie Robbenoordweg 18 Wieringerwerf, zaaknummer Z-636908</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uitbreiden van de bestaande schuur op de locatie Robbenoordweg 18 Wieringerwerf.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5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5284</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84</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84</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uitbreiden van de bestaande schuur op de locatie Robbenoordweg 18 Wieringerwerf, zaaknummer Z-636908</meta:user-defined>
    <meta:user-defined meta:name="DCTERMS.W3CDTF/DCTERMS.available">2026-08-28</meta:user-defined>
    <meta:user-defined meta:name="DCTERMS.W3CDTF/OVERHEIDop.jaargang">2026</meta:user-defined>
    <meta:user-defined meta:name="OVERHEIDop.publicationIssue">405284</meta:user-defined>
    <meta:user-defined meta:name="OVERHEIDop.GmbID/DC.identifier">gmb-2026-405284</meta:user-defined>
    <meta:user-defined meta:name="OVERHEIDop.versieInformatie"/>
  </office:meta>
</office:document-meta>
</file>