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optimaliseren van een waterbergingslocatie op de locatie Grote Sloot achter nummer 288 tot en met 316, 1751 LJ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322</text:p>
            <text:p text:style-name="common-al">
            <text:span text:style-name="nadrukvet">Ontvangstdatum:</text:span> 2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werk, niet zijnde bouwwerk, of werkzaamheid uitvoer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4052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22</meta:user-defined>
    <meta:user-defined meta:name="DCTERMS.abstract">Ontvangst aanvraag omgevingsvergunning Grote Sloot achter nummer 288 tot en met 316, 1751 LJ in Schagerbru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optimaliseren van een waterbergingslocatie op de locatie Grote Sloot achter nummer 288 tot en met 316, 1751 LJ in Schagerbru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82</meta:user-defined>
    <meta:user-defined meta:name="OVERHEIDop.GmbID/DC.identifier">gmb-2026-405282</meta:user-defined>
    <meta:user-defined meta:name="OVERHEIDop.versieInformatie"/>
  </office:meta>
</office:document-meta>
</file>