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verbreden van de uitrit op de locatie Industrieweg 57 Middenmeer, zaaknummer Z-636847</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en omgevingsvergunning ontvangen. De aanvraag is voor het verbreden van de uitrit op de locatie Industrieweg 57 Middenmeer.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4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een verzoek doen op <text:a xlink:href="https://mijn.hollandskroon.nl/opvragen-bouw-dossier/" xlink:type="simple">mijn.hollandskroon.nl/opvragen-bouw-dossier/</text:a> of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527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7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27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oor een vergunning voor het verbreden van de uitrit op de locatie Industrieweg 57 Middenmeer, zaaknummer Z-636847</meta:user-defined>
    <meta:user-defined meta:name="DCTERMS.W3CDTF/DCTERMS.available">2026-08-28</meta:user-defined>
    <meta:user-defined meta:name="DCTERMS.W3CDTF/OVERHEIDop.jaargang">2026</meta:user-defined>
    <meta:user-defined meta:name="OVERHEIDop.publicationIssue">405279</meta:user-defined>
    <meta:user-defined meta:name="OVERHEIDop.GmbID/DC.identifier">gmb-2026-405279</meta:user-defined>
    <meta:user-defined meta:name="OVERHEIDop.versieInformatie"/>
  </office:meta>
</office:document-meta>
</file>