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Schuttevaerstraat 46, 8471ZZ Wolv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eft de gemeente een melding ontvangen voor activiteiten waarvoor geen vergunningplicht geldt op de locatie Schuttevaerstraat 46, 8471ZZ Wolvega. De melding is geregistreerd onder zaaknummer Z2026-00005180. De melding betreft:</text:p>
            <text:p text:style-name="common-al">Toepassen van grond op of in de landbodem.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info@weststellingwerf.nl of telefoonnummer 14056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40527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7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7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eststellingwerf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5180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Schuttevaerstraat 46, 8471ZZ Wolvega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71</meta:user-defined>
    <meta:user-defined meta:name="OVERHEIDop.GmbID/DC.identifier">gmb-2026-405271</meta:user-defined>
    <meta:user-defined meta:name="OVERHEIDop.versieInformatie"/>
  </office:meta>
</office:document-meta>
</file>