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Molenstraat 10, 8391AJ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6 heeft de gemeente een melding ontvangen voor activiteiten waarvoor geen vergunningplicht geldt op de locatie Molenstraat 10, 8391AJ Noordwolde. De melding is geregistreerd onder zaaknummer Z2026-00005337. De melding betreft:</text:p>
            <text:p text:style-name="common-al">Opslaan van gevaarlijke stoffen, anders dan organische peroxiden, in verpakking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52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337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Molenstraat 10, 8391AJ Noordwol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8</meta:user-defined>
    <meta:user-defined meta:name="OVERHEIDop.GmbID/DC.identifier">gmb-2026-405268</meta:user-defined>
    <meta:user-defined meta:name="OVERHEIDop.versieInformatie"/>
  </office:meta>
</office:document-meta>
</file>