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omzetten van een woonhuis naar 4 appartementen, Rotterdamseweg 1A 2628AH Delft, Rotterdamseweg 1B 2628AH Delft, Rotterdamseweg 1C 2628AH Delft, Rotterdamseweg 1D 2628AH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otterdamseweg 1A 2628AH Delft, Rotterdamseweg 1B 2628AH Delft, Rotterdamseweg 1C 2628AH Delft, Rotterdamseweg 1D 2628AH Delft |het omzetten van een woonhuis naar 4 appartementen, 26-08-2026</text:p>
            <text:p text:style-name="last-al">Het gaat hier om het verlengen van de beslistermijn op de aanvraag met zes weken. Deze publicatie is bedoeld om u te informeren. Als er een besluit is genomen over de aanvraag dan publiceren wij dat hier opnieuw. Pas dan kunt u eventueel bezwaar maken. Meer informatie daarover vindt u later bij de publicatie van de verleende vergu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405263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26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26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elf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1973</meta:user-defined>
    <meta:user-defined meta:name="DCTERMS.abstract">Rotterdamseweg 1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nging beslistermijn omgevingsvergunning, het omzetten van een woonhuis naar 4 appartementen, Rotterdamseweg 1A 2628AH Delft, Rotterdamseweg 1B 2628AH Delft, Rotterdamseweg 1C 2628AH Delft, Rotterdamseweg 1D 2628AH Delft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263</meta:user-defined>
    <meta:user-defined meta:name="OVERHEIDop.GmbID/DC.identifier">gmb-2026-405263</meta:user-defined>
    <meta:user-defined meta:name="OVERHEIDop.versieInformatie"/>
  </office:meta>
</office:document-meta>
</file>