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7 containers in de periode van 7 september tot en met 6 november 2026,  op parkeerplaatsen aan de Hogeweg en de Prins Bernhardstraat, 1911ET Uitgeest, verzenddatum 26 augustus 2026 (Z2026-000065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4052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geest</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506</meta:user-defined>
    <meta:user-defined meta:name="DCTERMS.abstract">plaatsen containers en bouwkeet Prins Bernhardstraat 10 / Wilhelminastraat 1519Koningin Wilhelminastraat 15, 1911ET Uitgeest, verzenddatum 25 augustus 2026 (Z2026-00006506)</meta:user-defined>
    <dc:language>nl</dc:language>
    <meta:user-defined meta:name="OVERHEIDop.locatietype/OVERHEIDop.gebiedsmarkering">Punt</meta:user-defined>
    <meta:user-defined meta:name="OVERHEIDop.locatietype/OVERHEIDop.gebiedsmarkering">Punt</meta:user-defined>
    <meta:user-defined meta:name="DC.title">Verleende vergunning voor het plaatsen van 7 containers in de periode van 7 september tot en met 6 november 2026,  op parkeerplaatsen aan de Hogeweg en de Prins Bernhardstraat, 1911ET Uitgeest, verzenddatum 26 augustus 2026 (Z2026-00006506)</meta:user-defined>
    <meta:user-defined meta:name="DCTERMS.W3CDTF/DCTERMS.available">2026-08-28</meta:user-defined>
    <meta:user-defined meta:name="DCTERMS.W3CDTF/OVERHEIDop.jaargang">2026</meta:user-defined>
    <meta:user-defined meta:name="OVERHEIDop.publicationIssue">405249</meta:user-defined>
    <meta:user-defined meta:name="OVERHEIDop.GmbID/DC.identifier">gmb-2026-405249</meta:user-defined>
    <meta:user-defined meta:name="OVERHEIDop.versieInformatie"/>
  </office:meta>
</office:document-meta>
</file>