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ilotenstraat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20 jarig bestaan van Kingcanary ter hoogte van Pilotenstraat 19 in AMSTERDAM</text:p>
            <text:p text:style-name="common-al">Datum van: 30-10-2026</text:p>
            <text:p text:style-name="common-al">Datum t/m: 31-10-2026</text:p>
            <text:p text:style-name="common-al">Tijd van: 17.00</text:p>
            <text:p text:style-name="common-al">Tijd tot: 01.00</text:p>
            <text:p text:style-name="common-al">Bezoekers drukste moment: 150</text:p>
            <text:p text:style-name="common-al">Activiteiten: Een borrel met hapjes, drankjes en entertainment</text:p>
            <text:p text:style-name="common-al">Ontvangen op: 20-08-2026</text:p>
            <text:p text:style-name="common-al">Kenmerk gemeente: Z/26/320444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24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4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24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204447</meta:user-defined>
    <meta:user-defined meta:name="DCTERMS.abstract">Aanvraag voor een evenementenvergunning ter hoogte van adres Pilotenstraat 19 in AMSTERDAM</meta:user-defined>
    <dc:language>nl</dc:language>
    <meta:user-defined meta:name="OVERHEIDop.locatietype/OVERHEIDop.gebiedsmarkering">Punt</meta:user-defined>
    <meta:user-defined meta:name="DC.title">Aanvraag evenementenvergunning Pilotenstraat 19 in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248</meta:user-defined>
    <meta:user-defined meta:name="OVERHEIDop.GmbID/DC.identifier">gmb-2026-405248</meta:user-defined>
    <meta:user-defined meta:name="OVERHEIDop.versieInformatie"/>
  </office:meta>
</office:document-meta>
</file>