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Zuidplein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ement Britten&amp;Minerva ter hoogte van Zuidplein 11 in AMSTERDAM</text:p>
            <text:p text:style-name="common-al">Datum van: 01-11-2026</text:p>
            <text:p text:style-name="common-al">Datum t/m: 01-11-2026</text:p>
            <text:p text:style-name="common-al">Tijd van: 12.00</text:p>
            <text:p text:style-name="common-al">Tijd tot: 17.00</text:p>
            <text:p text:style-name="common-al">Bezoekers drukste moment: 250</text:p>
            <text:p text:style-name="common-al">Activiteiten: Verschillende activiteiten zoals kunstworkshop, freerunnen, rollerskaten, kindercircus, breien, lego, schaken, boksen/zumba, tafeltennissen.</text:p>
            <text:p text:style-name="common-al">Ontvangen op: 21-08-2026</text:p>
            <text:p text:style-name="common-al">Kenmerk gemeente: Z/26/3207268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5138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1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138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207268</meta:user-defined>
    <meta:user-defined meta:name="DCTERMS.abstract">Aanvraag voor een evenementenvergunning ter hoogte van adres Zuidplein 11 in AMSTERDAM</meta:user-defined>
    <dc:language>nl</dc:language>
    <meta:user-defined meta:name="OVERHEIDop.locatietype/OVERHEIDop.gebiedsmarkering">Punt</meta:user-defined>
    <meta:user-defined meta:name="DC.title">Aanvraag evenementenvergunning Zuidplein 11 in AMSTERDAM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138</meta:user-defined>
    <meta:user-defined meta:name="OVERHEIDop.GmbID/DC.identifier">gmb-2026-405138</meta:user-defined>
    <meta:user-defined meta:name="OVERHEIDop.versieInformatie"/>
  </office:meta>
</office:document-meta>
</file>