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starten van een kleinschalig vitaliteits- en beweegcentrum Smidstraat 70a, 5431BJ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starten van een kleinschalig vitaliteits- en beweegcentrum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Smidstraat 70a, 5431BJ Cuijk</text:p>
              </text:list-item>
              <text:list-item text:style-override="id1-3-2-1-1-2-4">
                <text:number>•</text:number>
                <text:p text:style-name="al">Zaaknummer: Z2026-0000496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966</meta:user-defined>
    <meta:user-defined meta:name="DCTERMS.abstract">Kennisgeving omgevingsvergunning verleend voor het starten van een kleinschalig vitaliteits- en beweegcentrum Smidstraat 70a, 5431BJ Cuijk</meta:user-defined>
    <dc:language>nl</dc:language>
    <meta:user-defined meta:name="DC.title">Kennisgeving omgevingsvergunning verleend voor het starten van een kleinschalig vitaliteits- en beweegcentrum Smidstraat 70a, 5431BJ Cuijk</meta:user-defined>
    <meta:user-defined meta:name="OVERHEIDop.datumEindeReactietermijn">2026-10-06</meta:user-defined>
    <meta:user-defined meta:name="OVERHEIDop.terinzageleggingBG">https://jeleefomgeving.nl/inzien/826458385/185f2745-e8ef-46e0-9932-2d5ac72add9a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337</meta:user-defined>
    <meta:user-defined meta:name="OVERHEIDop.publicationIssue">405081</meta:user-defined>
    <meta:user-defined meta:name="OVERHEIDop.GmbID/DC.identifier">gmb-2026-405081</meta:user-defined>
    <meta:user-defined meta:name="OVERHEIDop.versieInformatie"/>
  </office:meta>
</office:document-meta>
</file>