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noveren van (26 eigenwoningen) aan Jan Steenstraat e.o. / Vermeerstraat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25 augustus 2026 een omgevingsvergunning verleend. De gemeente geeft hiermee toestemming voor het renoveren van (26 eigenwoningen) aan Jan Steenstraat e.o. / Vermeerstraat Hazerswoude-Dorp, geregistreerd onder nr. 0484393878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50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38781</meta:user-defined>
    <meta:user-defined meta:name="DCTERMS.abstract">Verleende vergunning voor het renoveren van (26 eigenwoningen) aan Jan Steenstraat e.o. / Vermeerstraat Hazerswoude-Dorp</meta:user-defined>
    <dc:language>nl</dc:language>
    <meta:user-defined meta:name="OVERHEIDop.locatietype/OVERHEIDop.gebiedsmarkering">Vlak</meta:user-defined>
    <meta:user-defined meta:name="DC.title">Verleende vergunning voor het renoveren van (26 eigenwoningen) aan Jan Steenstraat e.o. / Vermeerstraat Hazerswoude-Dorp</meta:user-defined>
    <meta:user-defined meta:name="DCTERMS.W3CDTF/DCTERMS.available">2026-08-27</meta:user-defined>
    <meta:user-defined meta:name="DCTERMS.W3CDTF/OVERHEIDop.jaargang">2026</meta:user-defined>
    <meta:user-defined meta:name="OVERHEIDop.publicationIssue">405072</meta:user-defined>
    <meta:user-defined meta:name="OVERHEIDop.GmbID/DC.identifier">gmb-2026-405072</meta:user-defined>
    <meta:user-defined meta:name="OVERHEIDop.versieInformatie"/>
  </office:meta>
</office:document-meta>
</file>