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116221024i7f78a026-0c42-42f3-a380-167828e0395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8-1">
      <text:list-level-style-bullet text:bullet-char="-" text:level="1">
        <style:list-level-properties text:min-label-width="10mm"/>
      </text:list-level-style-bullet>
    </text:list-style>
    <text:list-style style:name="id1-3-2-2-1-58-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Noorderduinweg nabij no.52,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35</text:p>
            <text:p text:style-name="common-al"/>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Noorderduinweg gelegen is binnen de bebouwde kom van Zandvoort;</text:p>
            <text:p text:style-name="common-al">dat de Noorderduinweg in beheer is bij de gemeente Zandvoort;</text:p>
            <text:p text:style-name="common-al">dat de Noorderduinweg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Noorderduinweg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3">
              <text:list-item text:style-override="id1-3-2-2-1-23-1">
                <text:number>-</text:number>
                <text:p text:style-name="al">Bezoekers aan de stadswijken</text:p>
              </text:list-item>
              <text:list-item text:style-override="id1-3-2-2-1-23-2">
                <text:number>-</text:number>
                <text:p text:style-name="al">Bewoners van de stadswijken</text:p>
              </text:list-item>
              <text:list-item text:style-override="id1-3-2-2-1-23-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gemeente Zandvoort naast een data-gestuurde analyse ook twee aanvragen heeft ontvangen om openbare laadpunten te realiseren; </text:p>
            <text:p text:style-name="common-al">dat de huidige laadpaal in de nabijgelegen Flemingstraat, ter hoogte van no. 11, 34 unieke gebruikers kent in de afgelopen maanden en een bezettingsgraad heeft van 57% in de afgelopen maanden;</text:p>
            <text:p text:style-name="common-al">dat de huidige laadpaal in de nabijgelegen Celsiusstraat, ter hoogte van no. 16, 24 unieke gebruikers kent in de afgelopen vier maanden en een bezettingsgraad heeft van 49% in de afgelopen vier maanden;</text:p>
            <text:p text:style-name="common-al">dat op basis van overwegingen een geschikte locatie is gevonden voor een laadvoorziening in de Noorderduinweg ter hoogte van no.52;</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8">
              <text:list-item text:style-override="id1-3-2-2-1-58-1">
                <text:number>-</text:number>
                <text:p text:style-name="al">door middel van het plaatsen van het verkeersbord E8c van bijlage 1 van het RVV 1990 met een onderbord met pijlen waaruit blijkt dat het bord voor twee parkeerplaatsen van toepassing is, in de Noorderduinweg nabij no.52 een tweetal parkeerplaatsen te reserveren ten behoeve van het opladen van elektrische voertuigen;</text:p>
              </text:list-item>
              <text:list-item text:style-override="id1-3-2-2-1-58-2">
                <text:number>-</text:number>
                <text:p text:style-name="al">een en ander overeenkomstig in onderstaande situatieschets.</text:p>
              </text:list-item>
            </text:list>
            <text:p text:style-name="common-al"/>
            <text:p text:style-name="tussenkopcur">
            <text:span text:style-name="nadrukvet">Situatieschets:</text:span>
          </text:p>
            <text:p text:style-name="common-al"/>
            <text:p text:style-name="common-al">
            <draw:frame><draw:text-box><text:section text:name="plaatje_id1-3-2-2-1-62-1" text:style-name="plaatje">
              <text:p text:style-name="illustratie_id1-3-2-2-1-62-1-1"><draw:frame draw:style-name="illustratie_id1-3-2-2-1-62-1-1" text:anchor-type="paragraph" svg:width="153mm" svg:height="102.28867924528302mm"><draw:image xlink:href="Pictures/Afbeelding2116221024i7f78a026-0c42-42f3-a380-167828e0395c.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Instellen twee gereserveerde parkeerplaatsen voor opladen elektrische voertuigen  - Noorderduinweg nabij no.5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35</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Noorderduinweg nabij no.52, Zandvoort</meta:user-defined>
    <meta:user-defined meta:name="DCTERMS.W3CDTF/DCTERMS.available">2026-08-27</meta:user-defined>
    <meta:user-defined meta:name="DCTERMS.W3CDTF/OVERHEIDop.jaargang">2026</meta:user-defined>
    <meta:user-defined meta:name="OVERHEIDop.publicationIssue">405060</meta:user-defined>
    <meta:user-defined meta:name="OVERHEIDop.GmbID/DC.identifier">gmb-2026-405060</meta:user-defined>
    <meta:user-defined meta:name="OVERHEIDop.versieInformatie"/>
  </office:meta>
</office:document-meta>
</file>