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31269664i4d1f3ab5-bd05-429e-aba4-9c0a919c5fa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8-1">
      <text:list-level-style-bullet text:bullet-char="-" text:level="1">
        <style:list-level-properties text:min-label-width="10mm"/>
      </text:list-level-style-bullet>
    </text:list-style>
    <text:list-style style:name="id1-3-2-2-1-58-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Doctor Johannus G. Mezgerstraat ter hoogte van de Schoutenstraat no.1,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21</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Doctor Johannus G. Mezgerstraat gelegen is binnen de bebouwde kom van Zandvoort;</text:p>
            <text:p text:style-name="common-al">dat de Doctor Johannus G. Mezgerstraat in beheer is bij de gemeente Zandvoort;</text:p>
            <text:p text:style-name="common-al">dat de Doctor Johannus G. Mezgerstraa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Doctor Johannus G. Mezgerstraa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2">
              <text:list-item text:style-override="id1-3-2-2-1-22-1">
                <text:number>-</text:number>
                <text:p text:style-name="al">Bezoekers aan de stadswijken</text:p>
              </text:list-item>
              <text:list-item text:style-override="id1-3-2-2-1-22-2">
                <text:number>-</text:number>
                <text:p text:style-name="al">Bewoners van de stadswijken</text:p>
              </text:list-item>
              <text:list-item text:style-override="id1-3-2-2-1-22-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gemeente Zandvoort naast een data-gestuurde analyse ook één aanvraag heeft ontvangen om openbare laadpunten te realiseren;</text:p>
            <text:p text:style-name="common-al">dat de huidige laadpaal in de Doctor Johannus G. Mezgerstraat, ter hoogte van no. 26, 43 unieke gebruikers kent in de afgelopen drie maanden en een bezettingsgraad heeft van 60% in de afgelopen drie maanden;</text:p>
            <text:p text:style-name="common-al">dat de huidige laadpaal in de Doctor Johannus G. Mezgerstraat, ter hoogte van no. 124, 39 unieke gebruikers kent in de afgelopen drie maanden en een bezettingsgraad heeft van 65% in de afgelopen drie maanden;</text:p>
            <text:p text:style-name="common-al">dat de huidige laadpaal in de nabijgelegen Doctor Smitstraat, ter hoogte van no. 8, 63 unieke gebruikers kent in de afgelopen drie maanden en een bezettingsgraad heeft van 67% in de afgelopen drie maanden;</text:p>
            <text:p text:style-name="common-al">dat op basis van overwegingen een geschikte locatie is gevonden voor een laadvoorziening in de Doctor Johannus G. Mezgerstraat ter hoogte van de Schoutenstraat no.1;</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8">
              <text:list-item text:style-override="id1-3-2-2-1-58-1">
                <text:number>-</text:number>
                <text:p text:style-name="al">door middel van het plaatsen van het verkeersbord E8c van bijlage 1 van het RVV 1990 met een onderbord met pijlen waaruit blijkt dat het bord voor twee parkeerplaatsen van toepassing is, in de Doctor Johannus G. Mezgerstraat ter hoogte van de Schoutenstraat no.1 een tweetal parkeerplaatsen te reserveren ten behoeve van het opladen van elektrische voertuigen;</text:p>
              </text:list-item>
              <text:list-item text:style-override="id1-3-2-2-1-58-2">
                <text:number>-</text:number>
                <text:p text:style-name="al">een en ander overeenkomstig uit onderstaande situatieschets.</text:p>
              </text:list-item>
            </text:list>
            <text:p text:style-name="common-al"/>
            <text:p text:style-name="tussenkopcur">
            <text:span text:style-name="nadrukvet">Situatieschets:</text:span>
          </text:p>
            <text:p text:style-name="common-al"/>
            <text:p text:style-name="common-al">
            <draw:frame><draw:text-box><text:section text:name="plaatje_id1-3-2-2-1-62-1" text:style-name="plaatje">
              <text:p text:style-name="illustratie_id1-3-2-2-1-62-1-1"><draw:frame draw:style-name="illustratie_id1-3-2-2-1-62-1-1" text:anchor-type="paragraph" svg:width="153mm" svg:height="126.34528301886793mm"><draw:image xlink:href="Pictures/Afbeelding1131269664i4d1f3ab5-bd05-429e-aba4-9c0a919c5fa6.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Doctor Johannus G. Mezgerstraat ter hoogte van de Schoutenstraat no.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21</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Doctor Johannus G. Mezgerstraat ter hoogte van de Schoutenstraat no.1, Zandvoort</meta:user-defined>
    <meta:user-defined meta:name="DCTERMS.W3CDTF/DCTERMS.available">2026-08-27</meta:user-defined>
    <meta:user-defined meta:name="DCTERMS.W3CDTF/OVERHEIDop.jaargang">2026</meta:user-defined>
    <meta:user-defined meta:name="OVERHEIDop.publicationIssue">405057</meta:user-defined>
    <meta:user-defined meta:name="OVERHEIDop.GmbID/DC.identifier">gmb-2026-405057</meta:user-defined>
    <meta:user-defined meta:name="OVERHEIDop.versieInformatie"/>
  </office:meta>
</office:document-meta>
</file>