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43394129i1e8164e0-ff72-40eb-bea3-068a3cfd0d7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7-1">
      <text:list-level-style-bullet text:bullet-char="-" text:level="1">
        <style:list-level-properties text:min-label-width="10mm"/>
      </text:list-level-style-bullet>
    </text:list-style>
    <text:list-style style:name="id1-3-2-2-1-57-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Boulevard Barnaart nabij no.23,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794</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Boulevard Barnaart gelegen is binnen de bebouwde kom van Zandvoort;</text:p>
            <text:p text:style-name="common-al">dat de Boulevard Barnaart in beheer is bij de gemeente Zandvoort;</text:p>
            <text:p text:style-name="common-al">dat de Boulevard Barnaar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Boulevard Barnaar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2">
              <text:list-item text:style-override="id1-3-2-2-1-22-1">
                <text:number>-</text:number>
                <text:p text:style-name="al">Bezoekers aan de stadswijken</text:p>
              </text:list-item>
              <text:list-item text:style-override="id1-3-2-2-1-22-2">
                <text:number>-</text:number>
                <text:p text:style-name="al">Bewoners van de stadswijken</text:p>
              </text:list-item>
              <text:list-item text:style-override="id1-3-2-2-1-22-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nabijgelegen Van Galenstraat ter hoogte van no. 290, 34 unieke gebruikers kent in de afgelopen drie maanden en een bezettingsgraad heeft van 52% in de afgelopen drie maanden;</text:p>
            <text:p text:style-name="common-al">dat de huidige laadpaal in de nabijgelegen Doctor Johannus G. Mezgerstraat, ter hoogte van no. 124, 39 unieke gebruikers kent in de afgelopen drie maanden en een bezettingsgraad heeft van 65% in de afgelopen drie maanden;</text:p>
            <text:p text:style-name="common-al">dat gezien het relatief hoge gebruik van de bestaande laadpalen aan de Van Galenstraat en Doctor Johannus G. Mezgerstraat, het wenselijk is om in deze omgeving de oplaadcapaciteit uit te breiden, zodat meer elektrische voertuigen tegelijkertijd kunnen opladen; </text:p>
            <text:p text:style-name="common-al">dat op basis van overwegingen een geschikte locatie is gevonden voor een laadvoorziening aan de Boulevard Barnaart nabij no. 23;</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7">
              <text:list-item text:style-override="id1-3-2-2-1-57-1">
                <text:number>-</text:number>
                <text:p text:style-name="al">door middel van het plaatsen van het verkeersbord E8c van bijlage 1 van het RVV 1990 met een onderbord met pijlen waaruit blijkt dat het bord voor twee parkeerplaatsen van toepassing is, aan Boulevard Barnaart nabij no. 23, een tweetal parkeerplaatsen te reserveren ten behoeve van het opladen van elektrische voertuigen;</text:p>
              </text:list-item>
              <text:list-item text:style-override="id1-3-2-2-1-57-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text:p text:style-name="common-al">
            <draw:frame><draw:text-box><text:section text:name="plaatje_id1-3-2-2-1-62-1" text:style-name="plaatje">
              <text:p text:style-name="illustratie_id1-3-2-2-1-62-1-1"><draw:frame draw:style-name="illustratie_id1-3-2-2-1-62-1-1" text:anchor-type="paragraph" svg:width="153mm" svg:height="112.19999999999999mm"><draw:image xlink:href="Pictures/Afbeelding1543394129i1e8164e0-ff72-40eb-bea3-068a3cfd0d70.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text:span></text:p>
            <text:p><text:span text:style-name="functie"/></text:p>
            <text:p><text:span text:style-name="functie">Namens deze,</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
          <text:span text:style-name="nadrukvet">N.B.</text:span>
        </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Twee gereserveerde parkeerplaatsen voor opladen elektrische voertuigen  - Boulevard Barnaar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 2026-306794</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Boulevard Barnaart nabij no.23, Zandvoort</meta:user-defined>
    <meta:user-defined meta:name="DCTERMS.W3CDTF/DCTERMS.available">2026-08-27</meta:user-defined>
    <meta:user-defined meta:name="DCTERMS.W3CDTF/OVERHEIDop.jaargang">2026</meta:user-defined>
    <meta:user-defined meta:name="OVERHEIDop.publicationIssue">405053</meta:user-defined>
    <meta:user-defined meta:name="OVERHEIDop.GmbID/DC.identifier">gmb-2026-405053</meta:user-defined>
    <meta:user-defined meta:name="OVERHEIDop.versieInformatie"/>
  </office:meta>
</office:document-meta>
</file>