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Airco, Vroenhofstraat 1d, 6369AP Simpel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Plaatsen Airco' op de locatie Vroenhofstraat 1d, 6369AP Simpelveld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0573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5 augustus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4050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73</meta:user-defined>
    <meta:user-defined meta:name="DCTERMS.abstract">Betreft: aanvraag op locatie Vroenhofstraat 1d, 6369AP Simpelveld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Plaatsen Airco, Vroenhofstraat 1d, 6369AP Simpelvel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51</meta:user-defined>
    <meta:user-defined meta:name="OVERHEIDop.GmbID/DC.identifier">gmb-2026-405051</meta:user-defined>
    <meta:user-defined meta:name="OVERHEIDop.versieInformatie"/>
  </office:meta>
</office:document-meta>
</file>