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kappen van 20 bomen, Laagravenseweg en Houtenseweg (perceel JPS00 D 2518) in Nieuwegein, Z2026-000015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kappen van 20 bomen, Laagravenseweg en Houtenseweg (perceel JPS00 D 2518) in Nieuwegein</text:p>
            <text:p text:style-name="common-al"/>
            <text:p text:style-name="common-al">
            <text:span text:style-name="nadrukcur">Ontvangen op: </text:span>25 augustus 2026</text:p>
            <text:p text:style-name="common-al">
            <text:span text:style-name="nadrukcur">Omschrijving: </text:span>het kappen van 20 bomen</text:p>
            <text:p text:style-name="common-al">
            <text:span text:style-name="nadrukcur">Kenmerk:</text:span> Z2026-00001544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50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44</meta:user-defined>
    <meta:user-defined meta:name="DCTERMS.abstract">Betreft: Aanvraag op locatie Laagravenseweg en Houtenseweg (perceel JPS00 D 2518) in Nieuwegei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, het kappen van 20 bomen, Laagravenseweg en Houtenseweg (perceel JPS00 D 2518) in Nieuwegein, Z2026-00001544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32</meta:user-defined>
    <meta:user-defined meta:name="OVERHEIDop.GmbID/DC.identifier">gmb-2026-405032</meta:user-defined>
    <meta:user-defined meta:name="OVERHEIDop.versieInformatie"/>
  </office:meta>
</office:document-meta>
</file>