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puincontainer op een parkeerplaats van 25/8 t/m 4/9/26, Haya van Somerenstraat 25, 1433PA Kudelst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25 augustus 2026 een aanvraag voor een omgevingsvergunning ontvangen. De vergunning is aangevraagd voor het plaatsen van een puincontainer op een parkeerplaats van 25/8 t/m 4/9/26 op locatie Haya van Somerenstraat 25, 1433PA Kudelstaart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827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8277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8277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50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277</meta:user-defined>
    <meta:user-defined meta:name="DCTERMS.abstract">Betreft: aanvraag op locatie Haya van Somerenstraat 25, 1433PA Kudelstaart</meta:user-defined>
    <dc:language>nl</dc:language>
    <meta:user-defined meta:name="OVERHEIDop.locatietype/OVERHEIDop.gebiedsmarkering">Vlak</meta:user-defined>
    <meta:user-defined meta:name="DC.title">Aanvraag omgevingsvergunning voor het plaatsen van een puincontainer op een parkeerplaats van 25/8 t/m 4/9/26, Haya van Somerenstraat 25, 1433PA Kudelstaa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18</meta:user-defined>
    <meta:user-defined meta:name="OVERHEIDop.GmbID/DC.identifier">gmb-2026-405018</meta:user-defined>
    <meta:user-defined meta:name="OVERHEIDop.versieInformatie"/>
  </office:meta>
</office:document-meta>
</file>