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treffen van brandveiligheidsmaatregelen (gebouw B), Spanjaardsdijk 73 7434RS Lettele, [Diepenveen K 403] Diepenveen K 40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9-08-2026</text:p>
            <text:p text:style-name="common-al">
            <text:span text:style-name="nadrukvet">Locatie:</text:span> Spanjaardsdijk 73D-B 7434RS Lettele, [Diepenveen K 403] Diepenveen K 403</text:p>
            <text:p text:style-name="common-al">
            <text:span text:style-name="nadrukvet">Zaakomschrijving:</text:span> het treffen van brandveiligheidsmaatregelen (gebouw B)</text:p>
            <text:p text:style-name="common-al">
            <text:span text:style-name="nadrukvet">Zaaknummer:</text:span> Z2026-00007709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709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709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40500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0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0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709</meta:user-defined>
    <meta:user-defined meta:name="DCTERMS.abstract">het treffen van brandveiligheidsmaatregelen (gebouw B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treffen van brandveiligheidsmaatregelen (gebouw B), Spanjaardsdijk 73 7434RS Lettele, [Diepenveen K 403] Diepenveen K 403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5000</meta:user-defined>
    <meta:user-defined meta:name="OVERHEIDop.GmbID/DC.identifier">gmb-2026-405000</meta:user-defined>
    <meta:user-defined meta:name="OVERHEIDop.versieInformatie"/>
  </office:meta>
</office:document-meta>
</file>