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Verleende vergunning voor het plaatsen van een vrachtwagen op 28 augustus 2026, op de parkeerplekken tegenover Bleumerweg 33, 1901MJ Castricum, verzenddatum 25 augustus 2026 (Z2026-0000707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 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40499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9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9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Castricum</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7071</meta:user-defined>
    <meta:user-defined meta:name="DCTERMS.abstract">plaatsen vrachtwagen Bleumerweg, parkeerplekken tegenover nummer 33 CastricumBleumerweg 33, 1901MJ Castricum, verzenddatum 25 augustus 2026 (Z2026-00007071)</meta:user-defined>
    <dc:language>nl</dc:language>
    <meta:user-defined meta:name="OVERHEIDop.locatietype/OVERHEIDop.gebiedsmarkering">Punt</meta:user-defined>
    <meta:user-defined meta:name="DC.title">Verleende vergunning voor het plaatsen van een vrachtwagen op 28 augustus 2026, op de parkeerplekken tegenover Bleumerweg 33, 1901MJ Castricum, verzenddatum 25 augustus 2026 (Z2026-00007071)</meta:user-defined>
    <meta:user-defined meta:name="DCTERMS.W3CDTF/DCTERMS.available">2026-08-27</meta:user-defined>
    <meta:user-defined meta:name="DCTERMS.W3CDTF/OVERHEIDop.jaargang">2026</meta:user-defined>
    <meta:user-defined meta:name="OVERHEIDop.publicationIssue">404998</meta:user-defined>
    <meta:user-defined meta:name="OVERHEIDop.GmbID/DC.identifier">gmb-2026-404998</meta:user-defined>
    <meta:user-defined meta:name="OVERHEIDop.versieInformatie"/>
  </office:meta>
</office:document-meta>
</file>