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treffen van brandveiligheidsmaatregelen (gebouw E),  Spanjaardsdijk 73 7434RS Lettele, [Diepenveen K 403] Diepenveen K 403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9-08-2026</text:p>
            <text:p text:style-name="common-al">
            <text:span text:style-name="nadrukvet">Locatie: </text:span>Spanjaardsdijk 73 7434RS Lettele, [Diepenveen K 403] Diepenveen K 403</text:p>
            <text:p text:style-name="common-al">
            <text:span text:style-name="nadrukvet">Zaakomschrijving:</text:span> het treffen van brandveiligheidsmaatregelen (gebouw E)</text:p>
            <text:p text:style-name="common-al">
            <text:span text:style-name="nadrukvet">Zaaknummer:</text:span> Z2026-00007708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708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708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40499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9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9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708</meta:user-defined>
    <meta:user-defined meta:name="DCTERMS.abstract">het treffen van brandveiligheidsmaatregelen (gebouw E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treffen van brandveiligheidsmaatregelen (gebouw E),  Spanjaardsdijk 73 7434RS Lettele, [Diepenveen K 403] Diepenveen K 403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97</meta:user-defined>
    <meta:user-defined meta:name="OVERHEIDop.GmbID/DC.identifier">gmb-2026-404997</meta:user-defined>
    <meta:user-defined meta:name="OVERHEIDop.versieInformatie"/>
  </office:meta>
</office:document-meta>
</file>