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plaatsen van een dakkapel en het maken van een gevelwijziging op locatie Leeuwenlaan 10a, 1243KC 's-Grav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5 augustus 2026 een aanvraag omgevingsvergunning verleend voor het plaatsen van een dakkapel en het maken van een gevelwijziging op locatie Leeuwenlaan 10a, 1243KC 's-Graveland met zaaknummer Z2026-00000863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63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49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3</meta:user-defined>
    <meta:user-defined meta:name="DCTERMS.abstract">Betreft: Beschikking op aanvraag op locatie Leeuwenlaan 10a, 1243KC 's-Graveland. Startdatum:14 augustus 2026 datum besluit: 25 augustus 2026</meta:user-defined>
    <dc:language>nl</dc:language>
    <meta:user-defined meta:name="OVERHEIDop.locatietype/OVERHEIDop.gebiedsmarkering">Vlak</meta:user-defined>
    <meta:user-defined meta:name="DC.title">Kennisgeving besluit op aanvraag omgevingsvergunning, voor het plaatsen van een dakkapel en het maken van een gevelwijziging op locatie Leeuwenlaan 10a, 1243KC 's-Grave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93</meta:user-defined>
    <meta:user-defined meta:name="OVERHEIDop.GmbID/DC.identifier">gmb-2026-404993</meta:user-defined>
    <meta:user-defined meta:name="OVERHEIDop.versieInformatie"/>
  </office:meta>
</office:document-meta>
</file>