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vangen van de dakkapel op het voordakvlak, Mariaplaats 18 2713EC Zoetermeer op 2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8-2026 is een aanvraag Omgevingsvergunning ontvangen voor het vervangen van de dakkapel op het voordakvlak op de locatie Mariaplaats 18 2713EC Zoetermeer. De aanvraag is geregistreerd onder zaaknummer 2026-119897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49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9897</meta:user-defined>
    <meta:user-defined meta:name="DCTERMS.abstract">het vervangen van het dakkapel op het voordakvlak</meta:user-defined>
    <dc:language>nl</dc:language>
    <meta:user-defined meta:name="OVERHEIDop.locatietype/OVERHEIDop.gebiedsmarkering">Vlak</meta:user-defined>
    <meta:user-defined meta:name="DC.title">Ingediende aanvraag Omgevingsvergunning voor het vervangen van de dakkapel op het voordakvlak, Mariaplaats 18 2713EC Zoetermeer op 22-08-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89</meta:user-defined>
    <meta:user-defined meta:name="OVERHEIDop.GmbID/DC.identifier">gmb-2026-404989</meta:user-defined>
    <meta:user-defined meta:name="OVERHEIDop.versieInformatie"/>
  </office:meta>
</office:document-meta>
</file>