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Rijnstraat 26-H 1078R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één boom staande in de achtertuin</text:p>
            <text:p text:style-name="common-al">Zaakadres: Rijnstraat 26-H 1078RB Amsterdam</text:p>
            <text:p text:style-name="common-al">Datum ontvangst: 14-07-2026</text:p>
            <text:p text:style-name="common-al">Zaaknummer: Z2026-031083</text:p>
            <text:p text:style-name="common-al">DSO-nummer: 202607140130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98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1083</meta:user-defined>
    <meta:user-defined meta:name="DCTERMS.abstract">kappen van één boom staande in de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Rijnstraat 26-H 1078RB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88</meta:user-defined>
    <meta:user-defined meta:name="OVERHEIDop.GmbID/DC.identifier">gmb-2026-404988</meta:user-defined>
    <meta:user-defined meta:name="OVERHEIDop.versieInformatie"/>
  </office:meta>
</office:document-meta>
</file>