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eulingstraat 27-2 1017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nttrekken van één zelfstandige woonruimte aan de woonruimtevoorraad voor het gebruik als tweede woning.</text:p>
            <text:p text:style-name="common-al">Zaakadres: Beulingstraat 27-2 1017BA Amsterdam</text:p>
            <text:p text:style-name="common-al">Datum ontvangst: 05-08-2026</text:p>
            <text:p text:style-name="common-al">Zaaknummer: Z2026-03646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9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461</meta:user-defined>
    <meta:user-defined meta:name="DCTERMS.abstract">Het onttrekken van 1 zelfstandige woonruimte aan de woonruimtevoorraad voor het gebruik als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eulingstraat 27-2 1017BA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87</meta:user-defined>
    <meta:user-defined meta:name="OVERHEIDop.GmbID/DC.identifier">gmb-2026-404987</meta:user-defined>
    <meta:user-defined meta:name="OVERHEIDop.versieInformatie"/>
  </office:meta>
</office:document-meta>
</file>