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Prins Hendrikkade 168-2 1011T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Prins Hendrikkade 168-2 1011TC Amsterdam</text:p>
            <text:p text:style-name="common-al">Datum ontvangst: 25-08-2026</text:p>
            <text:p text:style-name="common-al">Zaaknummer: Z2026-0379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98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8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96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Prins Hendrikkade 168-2 1011TC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85</meta:user-defined>
    <meta:user-defined meta:name="OVERHEIDop.GmbID/DC.identifier">gmb-2026-404985</meta:user-defined>
    <meta:user-defined meta:name="OVERHEIDop.versieInformatie"/>
  </office:meta>
</office:document-meta>
</file>