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alkenhuizerlaan 20 - Melding brandveilig gebruik, Valkenhuizerlaan 20, 6466ND Kerk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brandveilig gebruik ontvangen voor de locatie Valkenhuizerlaan 20, 6466ND Kerkrade. De activiteit is niet vergunningplichtig. De melding is geregistreerd onder zaaknummer Z2026-00001587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4049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erkrad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587</meta:user-defined>
    <meta:user-defined meta:name="DCTERMS.abstract">Betreft: Melding op locatie Valkenhuizerlaan 20, 6466ND Kerkrade</meta:user-defined>
    <dc:language>nl</dc:language>
    <meta:user-defined meta:name="OVERHEIDop.locatietype/OVERHEIDop.gebiedsmarkering">Vlak</meta:user-defined>
    <meta:user-defined meta:name="DC.title">Melding Valkenhuizerlaan 20 - Melding brandveilig gebruik, Valkenhuizerlaan 20, 6466ND Kerkra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84</meta:user-defined>
    <meta:user-defined meta:name="OVERHEIDop.GmbID/DC.identifier">gmb-2026-404984</meta:user-defined>
    <meta:user-defined meta:name="OVERHEIDop.versieInformatie"/>
  </office:meta>
</office:document-meta>
</file>