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Pier Panderweg 7, 1865 BC Bergen aan Zee, het wijzigen van de gevelbekleding en het renoveren van het dak, datum ontvangst 25 juni 2026 (Z2026-0000572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498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8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8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727</meta:user-defined>
    <meta:user-defined meta:name="DCTERMS.abstract">Pier Panderweg 7, 1865 BC Bergen aan Zee, het wijzigen van de gevelbekleding en het renoveren van het dak, datum ontvangst 25 juni 2026 (Z2026-00005727)</meta:user-defined>
    <dc:language>nl</dc:language>
    <meta:user-defined meta:name="OVERHEIDop.locatietype/OVERHEIDop.gebiedsmarkering">Vlak</meta:user-defined>
    <meta:user-defined meta:name="DC.title">Gemeente Bergen, ontvangen aanvraag omgevingsvergunning, Pier Panderweg 7, 1865 BC Bergen aan Zee, het wijzigen van de gevelbekleding en het renoveren van het dak, datum ontvangst 25 juni 2026 (Z2026-00005727)</meta:user-defined>
    <meta:user-defined meta:name="DCTERMS.W3CDTF/DCTERMS.available">2026-08-27</meta:user-defined>
    <meta:user-defined meta:name="DCTERMS.W3CDTF/OVERHEIDop.jaargang">2026</meta:user-defined>
    <meta:user-defined meta:name="OVERHEIDop.publicationIssue">404980</meta:user-defined>
    <meta:user-defined meta:name="OVERHEIDop.GmbID/DC.identifier">gmb-2026-404980</meta:user-defined>
    <meta:user-defined meta:name="OVERHEIDop.versieInformatie"/>
  </office:meta>
</office:document-meta>
</file>